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_Quotation1">
        <table:table-column/>
        <table:table-row>
          <table:table-cell office:value-type="string" table:style-name="Cell_Quotation1">
            <text:p text:style-name="tablealignleft"><text:bookmark text:name="oscae:applications:marine:ship:motion"/>[22:33, 04/08/2020] Dr. Abu Hasan Abdullah: <text:span text:style-name="Strong_20_Emphasis">Ship Motion DAQ (1)</text:span><text:line-break/>Inertial Measurement Unit (IMU) used to track 6 Degrees of Freedom (6DOF).<text:line-break/><text:line-break/><draw:frame draw:style-name="media" draw:name="0" text:anchor-type="as-char" draw:z-index="0" svg:width="10.583333333333cm" svg:height="10.583333333333cm"><draw:image xlink:href="/home/wiki/public_html/data/media/admin/communications/comp.eng_wapps/2020/08/whatsapp_image_2020-08-04_at_22.33.10.jpeg" xlink:type="simple" xlink:show="embed" xlink:actuate="onLoad"/></draw:frame><text:line-break/><text:line-break/>[22:35, 04/08/2020] Dr. Abu Hasan Abdullah: <text:span text:style-name="Strong_20_Emphasis">Ship Motion DAQ (2)</text:span><text:line-break/><text:line-break/>Example of simple motion 3D tracking. 👇<text:line-break/><text:line-break/>&lt;video file no longer available&gt;<text:line-break/><text:line-break/>[22:37, 04/08/2020] Dr. Abu Hasan Abdullah: I'm sorry if the file is too big 😁<text:line-break/><text:line-break/>[22:39, 04/08/2020] Dr. Abu Hasan Abdullah: <text:span text:style-name="Strong_20_Emphasis">Ship Motion DAQ (3)</text:span><text:line-break/><text:line-break/>This IMU can be easily programmed &amp; controlled from Raspberry Pi. 👇<text:line-break/><text:line-break/>&lt;video file no longer available&gt;<text:line-break/><text:line-break/>[22:41, 04/08/2020] Dr. Abu Hasan Abdullah: <text:a xlink:type="simple" xlink:href="https://maker.pro/raspberry-pi/tutorial/how-to-interface-an-imu-sensor-with-a-raspberry-pi" text:style-name="Internet_20_link" text:visited-style-name="Visited_20_Internet_20_Link">https://maker.pro/raspberry-pi/tutorial/how-to-interface-an-imu-sensor-with-a-raspberry-pi</text:a><text:line-break/><text:line-break/>[22:41, 04/08/2020] Dr. Abu Hasan Abdullah: .. or Arduino. Both are cheap! <text:line-break/><text:line-break/><text:a xlink:type="simple" xlink:href="https://create.arduino.cc/projecthub/Aritro/getting-started-with-imu-6-dof-motion-sensor-96e066" text:style-name="Internet_20_link" text:visited-style-name="Visited_20_Internet_20_Link">https://create.arduino.cc/projecthub/Aritro/getting-started-with-imu-6-dof-motion-sensor-96e066</text:a><text:line-break/><text:line-break/>[22:46, 04/08/2020] Dr. Abu Hasan Abdullah: <text:span text:style-name="Strong_20_Emphasis">Ship Motion DAQ (4)</text:span><text:line-break/><text:line-break/>SOTON has done it for ship motion sensing...(see PDF) <text:a xlink:type="simple" xlink:href="https://drive.google.com/file/d/1UfBQcPgeKwtcx1vnxPwWPRc1cU-mmh_s/view" text:style-name="Internet_20_link" text:visited-style-name="Visited_20_Internet_20_Link"> ship.motion.measurement.using.an.inertial.measurement.unit-id2008042246.pdf</text:a><text:line-break/><text:line-break/>[22:49, 04/08/2020] Dr. Abu Hasan Abdullah: <text:span text:style-name="Strong_20_Emphasis">Ship Motion DAQ (5)</text:span><text:line-break/>CEC, MTC &amp; AMDeC should join in a similar project. We could ask favour from APMM to go on a trial run 😁...<text:line-break/><text:line-break/>... &amp; tumpang mancing sekali 😅.<text:line-break/><text:line-break/>[22:52, 04/08/2020] Dr. Abu Hasan Abdullah: This IMU transducer is dirt cheap 10 - 20rm<text:line-break/><text:line-break/>[23:03, 04/08/2020] Dr. Abu Hasan Abdullah: <text:span text:style-name="Strong_20_Emphasis">Ship Motion DAQ (6)</text:span><text:line-break/><text:line-break/>Dynamic response of floating vessels -- a completed project at University of Western Australia. (see PIX below 👇) <text:line-break/><text:line-break/><text:a xlink:type="simple" xlink:href="https://www.uwa.edu.au/projects/old-rl-03" text:style-name="Internet_20_link" text:visited-style-name="Visited_20_Internet_20_Link">https://www.uwa.edu.au/projects/old-rl-03</text:a><text:line-break/><text:line-break/>[23:04, 04/08/2020] Dr. Abu Hasan Abdullah: <text:span text:style-name="Strong_20_Emphasis">Ship Motion DAQ (7)</text:span><text:line-break/><text:line-break/><draw:frame draw:style-name="media" draw:name="1" text:anchor-type="as-char" draw:z-index="1" svg:width="10.583333333333cm" svg:height="10.583333333333cm"><draw:image xlink:href="/home/wiki/public_html/data/media/admin/communications/comp.eng_wapps/2020/08/whatsapp_image_2020-08-04_at_23.04.40.jpeg" xlink:type="simple" xlink:show="embed" xlink:actuate="onLoad"/></draw:frame><text:line-break/><text:line-break/><draw:frame draw:style-name="media" draw:name="2" text:anchor-type="as-char" draw:z-index="2" svg:width="10.583333333333cm" svg:height="10.583333333333cm"><draw:image xlink:href="/home/wiki/public_html/data/media/admin/communications/comp.eng_wapps/2020/08/whatsapp_image_2020-08-04_at_23.04.41.jpeg" xlink:type="simple" xlink:show="embed" xlink:actuate="onLoad"/></draw:frame><text:line-break/><text:line-break/><draw:frame draw:style-name="media" draw:name="3" text:anchor-type="as-char" draw:z-index="3" svg:width="10.583333333333cm" svg:height="10.583333333333cm"><draw:image xlink:href="/home/wiki/public_html/data/media/admin/communications/comp.eng_wapps/2020/08/whatsapp_image_2020-08-04_at_23.04.41_1_.jpeg" xlink:type="simple" xlink:show="embed" xlink:actuate="onLoad"/></draw:frame><text:line-break/><text:line-break/><draw:frame draw:style-name="media" draw:name="4" text:anchor-type="as-char" draw:z-index="4" svg:width="10.583333333333cm" svg:height="10.583333333333cm"><draw:image xlink:href="/home/wiki/public_html/data/media/admin/communications/comp.eng_wapps/2020/08/whatsapp_image_2020-08-04_at_23.04.41_2_.jpeg" xlink:type="simple" xlink:show="embed" xlink:actuate="onLoad"/></draw:frame><text:line-break/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pplications:marine:ship:motion</dc:title>
  </office:meta>
</office:document-meta>
</file>