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passive.ground.cooling"/><text:bookmark-start text:name="__RefHeading___passive_ground_cooling_1"/><text:bookmark-start text:name="passive_ground_cooling"/>Passive ground cooling<text:bookmark-end text:name="__RefHeading___passive_ground_cooling_1"/><text:bookmark-end text:name="passive_ground_cooling"/></text:h>
      <text:p text:style-name="Text_20_body">Farah Atiqah Ibrahim,  
<text:a xlink:type="simple" xlink:href="http://oscae.org/~wiki/doku.php?id=people:abuhasanabdullah" text:style-name="Internet_20_link" text:visited-style-name="Visited_20_Internet_20_Link"> Dr. Abu Hasan Abdullah</text:a>. 
‘Development of a Simple Data Acquisition System for Monitoring Performance of an Earth Cooler’. Universiti Teknologi Malaysia, 2018. <text:a xlink:type="simple" xlink:href="http://dms.library.utm.my:8080/vital/access/manager/Repository/vital:116962?site_name=GlobalView" text:style-name="Internet_20_link" text:visited-style-name="Visited_20_Internet_20_Link">http://dms.library.utm.my:8080/vital/access/manager/Repository/vital:116962?site_name=GlobalVie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passive.ground.cooling</dc:title>
  </office:meta>
</office:document-meta>
</file>