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people:abuhasanabdullah"/><text:bookmark-start text:name="__RefHeading___abu_hasan_abdullah_1"/><text:bookmark-start text:name="abu_hasan_abdullah"/>Abu Hasan Abdullah<text:bookmark-end text:name="__RefHeading___abu_hasan_abdullah_1"/><text:bookmark-end text:name="abu_hasan_abdullah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people:abuhasanabdullah</dc:title>
  </office:meta>
</office:document-meta>
</file>