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eople:ummusayyidah"/><text:bookmark-start text:name="__RefHeading___ummu_saiyidah_najihah_zainudin_1"/><text:bookmark-start text:name="ummu_saiyidah_najihah_zainudin"/>Ummu Saiyidah Najihah Zainudin<text:bookmark-end text:name="__RefHeading___ummu_saiyidah_najihah_zainudin_1"/><text:bookmark-end text:name="ummu_saiyidah_najihah_zainudi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eople:ummusayyidah</dc:title>
  </office:meta>
</office:document-meta>
</file>