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project:02-ship_fea"/><text:bookmark-start text:name="__RefHeading___projectfea_in_ship_design_1"/><text:bookmark-start text:name="projectfea_in_ship_design"/>Project: FEA in Ship Design<text:bookmark-end text:name="__RefHeading___projectfea_in_ship_design_1"/><text:bookmark-end text:name="projectfea_in_ship_desig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project:02-ship_fea</dc:title>
  </office:meta>
</office:document-meta>
</file>