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cad:freecad"/><text:bookmark-start text:name="__RefHeading___freecad_1"/><text:bookmark-start text:name="freecad"/>FreeCAD<text:bookmark-end text:name="__RefHeading___freecad_1"/><text:bookmark-end text:name="freecad"/></text:h>
      <text:p text:style-name="Text_20_body"><text:a xlink:type="simple" xlink:href="https://www.freecadweb.org/" text:style-name="Internet_20_link" text:visited-style-name="Visited_20_Internet_20_Link">https://www.freecadweb.org/</text:a></text:p>
      <text:p text:style-name="Text_20_body">[22:09, 07/12/2020] Dr. Abu Hasan Abdullah FKM UTM: It is a truly 3D parametric modeller i.e. it has the ability to change shape of model geometry as dimensions are modified. </text:p>
      <text:p text:style-name="Text_20_body">This is a bonus, time-saving feature for exploratory type CAE simulations when engineers are optimizing the shape and size of their physical models.
[22:10, 07/12/2020] Dr. Abu Hasan Abdullah FKM UTM: For a typical CAE worklow, FreeCAD is designed and built to be easily integrated with the grid &amp; mesh generators such as Salome, for which I hope to have posted enough materials to get many of your students started, and gmsh</text:p>
      <text:p text:style-name="Text_20_body">[22:11, 07/12/2020] Dr. Abu Hasan Abdullah FKM UTM: Of late FreeCAD has been successfully integrated into an IoT-capable 3D printing software/hardware system, see ...</text:p>
      <text:p text:style-name="Text_20_body">[22:11, 07/12/2020] Dr. Abu Hasan Abdullah FKM UTM: <text:a xlink:type="simple" xlink:href="https://www.youtube.com/playlist?list=PLxa9m2nC6N93YM2e7gfXR40i2cANgSR4e" text:style-name="Internet_20_link" text:visited-style-name="Visited_20_Internet_20_Link">https://www.youtube.com/playlist?list=PLxa9m2nC6N93YM2e7gfXR40i2cANgSR4e</text:a></text:p>
      <text:p text:style-name="Text_20_body">[22:11, 07/12/2020] Dr. Abu Hasan Abdullah FKM UTM: <text:a xlink:type="simple" xlink:href="https://www.youtube.com/playlist?list=PLxa9m2nC6N90BdKLJv7Y2EVdMhRFnCsf0" text:style-name="Internet_20_link" text:visited-style-name="Visited_20_Internet_20_Link">https://www.youtube.com/playlist?list=PLxa9m2nC6N90BdKLJv7Y2EVdMhRFnCsf0</text:a></text:p>
      <text:h text:style-name="Heading_20_2" text:outline-level="2"><text:bookmark-start text:name="__RefHeading___tutorials_2"/><text:bookmark-start text:name="tutorials"/>Tutorials<text:bookmark-end text:name="__RefHeading___tutorials_2"/><text:bookmark-end text:name="tutorials"/></text:h>
      <text:p text:style-name="Text_20_body"><text:note text:id="ftn0" text:note-class="footnote"><text:note-citation text:label="1)">1)</text:note-citation><text:note-body><text:p text:style-name="Footnote">Compiled by Dr. Abu Hasan Abdullah.</text:p></text:note-body></text:note></text:p>
      <text:p text:style-name="Text_20_body"><text:a xlink:type="simple" xlink:href="https://mega.nz/file/b1MnBYrT#AAou92gezqiFZbsEB9H0E4V9pTxAgqjv12CkoHHAjUQ" text:style-name="Internet_20_link" text:visited-style-name="Visited_20_Internet_20_Link">
Getting Started with FreeCAD (PDF)</text:a></text:p>
      <text:p text:style-name="Text_20_body"><text:a xlink:type="simple" xlink:href="https://mega.nz/file/b1NxnaCb#XaF5YRPBUmwrMh6KQNJEkopMepVNe2-TjCinwhKyCuA" text:style-name="Internet_20_link" text:visited-style-name="Visited_20_Internet_20_Link">
FreeCAD-A.Manual (PDF)</text:a></text:p>
      <text:p text:style-name="Text_20_body"><text:a xlink:type="simple" xlink:href="https://mega.nz/file/PoFFwCqD#BQCESaWpujTjkkz9ySe47uopjIfqU4tNzNvyrqO_sos" text:style-name="Internet_20_link" text:visited-style-name="Visited_20_Internet_20_Link">
Invent.Box.Tutorials-Learn.FreeCAD-01-Introduction</text:a></text:p>
      <text:p text:style-name="Text_20_body"><text:a xlink:type="simple" xlink:href="https://mega.nz/file/PlUFmA5a#FmrmkS8g4OjlygaI07Zb1hspciCoytLdXMcGMtiTFfo" text:style-name="Internet_20_link" text:visited-style-name="Visited_20_Internet_20_Link">
Invent.Box.Tutorials-Learn.FreeCAD-02-Sketches</text:a></text:p>
      <text:p text:style-name="Text_20_body"><text:a xlink:type="simple" xlink:href="https://mega.nz/file/j1c3CaSa#vEPakC6UNkV9UnDqglhiCtF0GO9f3IZg4RJeQt3tVzM" text:style-name="Internet_20_link" text:visited-style-name="Visited_20_Internet_20_Link">
Invent.Box.Tutorials-Learn.FreeCAD-03-Extrude</text:a></text:p>
      <text:p text:style-name="Text_20_body"><text:a xlink:type="simple" xlink:href="https://mega.nz/file/HhMnUI7Z#qbk4u9JZHIyrnY26Lw5KMzcjjDO68fUoaqO7z76OxxA" text:style-name="Internet_20_link" text:visited-style-name="Visited_20_Internet_20_Link">
Invent.Box.Tutorials-Learn.FreeCAD-04-Loft</text:a></text:p>
      <text:p text:style-name="Text_20_body"><text:a xlink:type="simple" xlink:href="https://mega.nz/file/2ld1zKIZ#8k9W3wbjtNlWPozq0suSWcCPruLzVJnujuPXlXL2IoE" text:style-name="Internet_20_link" text:visited-style-name="Visited_20_Internet_20_Link">
Invent.Box.Tutorials-Learn.FreeCAD-05-Sweep</text:a></text:p>
      <text:p text:style-name="Text_20_body"><text:a xlink:type="simple" xlink:href="https://mega.nz/file/T9dnVQjD#NowegYylOhI-IxMboMA3IP8qTH82_DHApPbXopq0zmU" text:style-name="Internet_20_link" text:visited-style-name="Visited_20_Internet_20_Link">
Invent.Box.Tutorials-Learn.FreeCAD-06-3D.Operations</text:a></text:p>
      <text:p text:style-name="Text_20_body"><text:a xlink:type="simple" xlink:href="https://mega.nz/file/X5MVCCLB#tjwJladM-46XGYitBEPTrCuy_Zc7bqk8qWYBd7ZwMlY" text:style-name="Internet_20_link" text:visited-style-name="Visited_20_Internet_20_Link">
Invent.Box.Tutorials-Learn.FreeCAD-07-Mirror.and.Patterns</text:a></text:p>
      <text:p text:style-name="Text_20_body"><text:a xlink:type="simple" xlink:href="https://mega.nz/file/3xMFQKjZ#E8HXbnCaulB9YJKs2GsmMTpKl3l3jS426iS_42QwqoM" text:style-name="Internet_20_link" text:visited-style-name="Visited_20_Internet_20_Link">
Invent.Box.Tutorials-Learn.FreeCAD-08-Boolean.Operations</text:a></text:p>
      <text:p text:style-name="Text_20_body"><text:a xlink:type="simple" xlink:href="https://mega.nz/file/u4V3mCTJ#EBC_9VuvMvc1JCW17nh3hQ5TPcS-H5usdqMJC93HQt4" text:style-name="Internet_20_link" text:visited-style-name="Visited_20_Internet_20_Link">
Invent.Box.Tutorials-Learn.FreeCAD-09-Using.the.Helix.Tool.Making.a.Bolt</text:a></text:p>
      <text:p text:style-name="Text_20_body"><text:a xlink:type="simple" xlink:href="https://mega.nz/file/Kkd3lARR#X3lbj22Rn9Gvn14Cm_i0whtoeGNg5W2xbwwgwlAdaMw" text:style-name="Internet_20_link" text:visited-style-name="Visited_20_Internet_20_Link">
Invent.Box.Tutorials-Learn.FreeCAD-10-Setups.and.Toolpaths</text:a></text:p>
      <text:p text:style-name="Text_20_body"><text:a xlink:type="simple" xlink:href="https://mega.nz/file/zscxWaLa#ocdZwautjbd3tKSvfc7ic2xF-yjNkZwOqX_WEHj-Yss" text:style-name="Internet_20_link" text:visited-style-name="Visited_20_Internet_20_Link">
Invent.Box.Tutorials-Learn.FreeCAD-11-Contour.and.Pocket.Cutting</text:a></text:p>
      <text:p text:style-name="Text_20_body"><text:a xlink:type="simple" xlink:href="https://mega.nz/file/7pURxYKD#ByQs45rdqe4fGJjJQVPwpiHx4c7oiPVsSJK9z932VSY" text:style-name="Internet_20_link" text:visited-style-name="Visited_20_Internet_20_Link">
Invent.Box.Tutorials-Learn.FreeCAD-12-Facing.and.Drilling</text:a></text:p>
      <text:p text:style-name="Text_20_body"><text:a xlink:type="simple" xlink:href="https://mega.nz/file/v4Nj3aJQ#ZBrVhz9nZPoGNFPIBhyok0rwqNKfYRS8SgpAa9ONK0M" text:style-name="Internet_20_link" text:visited-style-name="Visited_20_Internet_20_Link">
Invent.Box.Tutorials-Learn.FreeCAD-13-Engraving</text:a></text:p>
      <text:p text:style-name="Text_20_body"><text:a xlink:type="simple" xlink:href="https://mega.nz/file/L5N3RaCJ#OkI3PFft2hOdC41W7mPbfdgwzW17a5H2lU8HJs0pq9M" text:style-name="Internet_20_link" text:visited-style-name="Visited_20_Internet_20_Link">
Invent.Box.Tutorials-Learn.FreeCAD-14-Helical.Toolpath.and.3D.Pocket</text:a></text:p>
      <text:p text:style-name="Text_20_body"><text:a xlink:type="simple" xlink:href="https://mega.nz/file/roMj0Yhb#DgkfUgv5mkPJ6Pb0-153H1Ait1h0PRlAtDuB3b_XVLE" text:style-name="Internet_20_link" text:visited-style-name="Visited_20_Internet_20_Link">
Invent.Box.Tutorials-Learn.FreeCAD-15-Post.Processing.and.Cutting</text:a></text:p>
      <text:p text:style-name="Text_20_body"><text:a xlink:type="simple" xlink:href="https://mega.nz/file/ThUlEYZb#GrkVIc--8ya9e5njpCE3xfsZoS_m9H7nUx0HQ2C5f3Q" text:style-name="Internet_20_link" text:visited-style-name="Visited_20_Internet_20_Link">
Invent.Box.Tutorials-Learn.FreeCAD-16-TechDraw.Views.and.Projections</text:a></text:p>
      <text:p text:style-name="Text_20_body"><text:a xlink:type="simple" xlink:href="https://mega.nz/file/WgFnBKYT#PIgp9mUjzZzxk75R6A4CrxTRPyDzOnALoTen_Hc1vS4" text:style-name="Internet_20_link" text:visited-style-name="Visited_20_Internet_20_Link">
Invent.Box.Tutorials-Learn.FreeCAD-17-TechDraw.Dimensions</text:a></text:p>
      <text:p text:style-name="Text_20_body"><text:a xlink:type="simple" xlink:href="https://mega.nz/file/CgEB1IST#_FWruwk6rfpN9BqR8kN1if9GB2rBzTX4uRsXIFo2s-8" text:style-name="Internet_20_link" text:visited-style-name="Visited_20_Internet_20_Link">
Invent.Box.Tutorials-Learn.FreeCAD-18-TechDraw.Section.Views</text:a></text:p>
      <text:p text:style-name="Text_20_body"><text:a xlink:type="simple" xlink:href="https://mega.nz/file/vxFVFIZA#GTZsJU09hOM5Voy4yd0ksKNXrkoSbErnqOMXa9etOuo" text:style-name="Internet_20_link" text:visited-style-name="Visited_20_Internet_20_Link">
Invent.Box.Tutorials-Learn.FreeCAD-19-TechDraw.ZOOM.IN.with.Detail.View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cad:freecad</dc:title>
  </office:meta>
</office:document-meta>
</file>